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триса-маргарита-аброськина-станет-звездным-гостем-онлайн-тренировки-от-регби-клуба-цска"/>Актриса Маргарита Аброськина станет звездным гостем онлайн-тренировки от регби-клуба ЦСКА<text:bookmark-end text:name="актриса-маргарита-аброськина-станет-звездным-гостем-онлайн-тренировки-от-регби-клуба-цска"/></text:h>
      <text:p text:style-name="First_20_paragraph">29.05.2020</text:p>
      <text:p text:style-name="Text_20_body"><text:line-break/>Актриса театра и кино Маргарита Аброськина 30 мая станет звездным гостем проекта «Мама, папа, я — регбийная семья!». Вместе с представителями регби-клуба ЦСКА она проведет онлайн-зарядку для всех желающих.</text:p>
      <text:p text:style-name="Text_20_body">«Мама, папа, я — регбийная семья!» — фитнес-проект регби-клуба ЦСКА с домашними зарядками для самой широкой аудитории. Выпуски традиционно проводят профессиональные игроки и тренеры из структуры армейского клуба, а специальные эпизоды программы поддерживают звезды российского шоу-бизнеса. Вместе с Маргаритой Аброськиной тренировку проведут бронзовый призер чемпионата Европы среди молодежных команд по регби-7 Виктория Эм и обладатель кубка России по регби Кирилл Кузнецов», — сообщает пресс-служба клуба.</text:p>
      <text:p text:style-name="Text_20_body">Начало трансляции в 11.00. Она состоится в инстаграмм-аккаунтах актрисы (@margarita_abroskina) и регби-клуба ЦСКА (@cska_rugby).</text:p>
      <text:p text:style-name="Text_20_body"><text:line-break/></text:p>
      <text:p text:style-name="Text_20_body">Адрес страницы: <text:a xlink:type="simple" xlink:href="http://khoroshevskiy.mos.ru/presscenter/news/detail/8931663.html" office:name=""><text:span text:style-name="Definition">http://khoroshevskiy.mos.ru/presscenter/news/detail/8931663.html</text:span></text:a></text:p>
      <text:p text:style-name="Text_20_body"><text:a xlink:type="simple" xlink:href="http://khoroshevskiy.mos.ru" office:name=""><text:span text:style-name="Definition">Управа Хорош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6T19:27:00Z</meta:creation-date>
    <dc:date>2023-06-16T19:27:00Z</dc:date>
  </office:meta>
</office:document-meta>
</file>