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жный-знак-жилая-зона-появился-в-одном-из-дворов-хорошевки"/>Дорожный знак «Жилая зона» появился в одном из дворов Хорошевки<text:bookmark-end text:name="дорожный-знак-жилая-зона-появился-в-одном-из-дворов-хорошевки"/></text:h>
      <text:p text:style-name="First_20_paragraph">10.09.2018</text:p>
      <text:p text:style-name="Text_20_body"><text:span text:style-name="T1">Из-за транзитного проезда автомобилей дворовая территория дома 59 на Ленинградском проспекте небезопасна для горожан. В связи с этим городские службы установили здесь новые дорожные знаки. Об этом сообщает единый транспортный портал Москвы.</text:span></text:p>
      <text:p text:style-name="Text_20_body">«Новые дорожные знаки установили во дворе дома 59. Здесь появилось обозначение жилой зоны», - говорится в сообщении.</text:p>
      <text:p text:style-name="Text_20_body">Чтобы дать привилегии пешеходам и снизить риск дорожно-транспортных происшествий, сотрудники Центра организации дорожного движения проработали вопрос и приняли решение об установке знаков, обозначающих жилую зону. Работы по установке знаков провели в конце августа. (ео)</text:p>
      <text:p text:style-name="Text_20_body"><text:line-break/></text:p>
      <text:p text:style-name="Text_20_body">Адрес страницы: <text:a xlink:type="simple" xlink:href="http://khoroshevskiy.mos.ru/presscenter/news/detail/7562713.html" office:name=""><text:span text:style-name="Definition">http://khoroshevskiy.mos.ru/presscenter/news/detail/7562713.html</text:span></text:a></text:p>
      <text:p text:style-name="Text_20_body"><text:a xlink:type="simple" xlink:href="http://khoroshevskiy.mos.ru" office:name=""><text:span text:style-name="Definition">Управа Хорош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2:46:49Z</meta:creation-date>
    <dc:date>2023-05-19T02:46:49Z</dc:date>
  </office:meta>
</office:document-meta>
</file>