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ревья-в-чапаевском-переулке-защитили-от-ремонтных-работ"/>Деревья в Чапаевском переулке защитили от ремонтных работ<text:bookmark-end text:name="деревья-в-чапаевском-переулке-защитили-от-ремонтных-работ"/></text:h>
      <text:p text:style-name="First_20_paragraph">28.10.2021</text:p>
      <text:p text:style-name="Text_20_body">Жители Хорошевского района обеспокоились безопасностью деревьев в Чапаевском переулке.</text:p>
      <text:p text:style-name="Text_20_body">«В Чапаевском что-то роют. Деревья огородить, к сожалению, забыли», — написал житель в сети.</text:p>
      <text:p text:style-name="Text_20_body">Сообщаем, что по указанному адресу специалисты Объединённой энергетической компании укладывают электрический кабель.</text:p>
      <text:p text:style-name="Text_20_body">В настоящее время деревья обезопасили от повреждений.</text:p>
      <text:p text:style-name="Text_20_body"><text:line-break/></text:p>
      <text:p text:style-name="Text_20_body">Адрес страницы: <text:a xlink:type="simple" xlink:href="http://khoroshevskiy.mos.ru/presscenter/news/detail/10359292.html" office:name=""><text:span text:style-name="Definition">http://khoroshevskiy.mos.ru/presscenter/news/detail/10359292.html</text:span></text:a></text:p>
      <text:p text:style-name="Text_20_body"><text:a xlink:type="simple" xlink:href="http://khoroshevskiy.mos.ru" office:name=""><text:span text:style-name="Definition">Управа Хорош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2T05:07:49Z</meta:creation-date>
    <dc:date>2025-03-22T05:07:49Z</dc:date>
  </office:meta>
</office:document-meta>
</file>