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торговый-центр-авиапарк-могут-закрыть-на-90-суток"/>Торговый центр «Авиапарк» могут закрыть на 90 суток<text:bookmark-end text:name="торговый-центр-авиапарк-могут-закрыть-на-90-суток"/></text:h>
      <text:p text:style-name="First_20_paragraph">01.10.2021</text:p>
      <text:p text:style-name="Text_20_body">За нарушения мер против COVID-19 торговому центру «Авиапарк» грозит закрытие на 90 суток. Об этом сообщает Агентство городских новостей «Москва» со ссылкой на главного инспектора Объединения административно-технических инспекций (ОАТИ) Антона Романова.</text:p>
      <text:p text:style-name="P1">«В результате проведения ежедневных рейдов было установлено, что в торговом центре «Авиапарк» много посетителей находились без средств индивидуальной защиты. В некоторых магазинах обслуживали посетителей без маски, либо в маске, надетой на подбородок», — приводятся в сообщении слова Романова.</text:p>
      <text:p text:style-name="First_20_paragraph">Он добавил, что за выявленные нарушения юридическому лицу грозит штраф в размере до 300 тыс. руб. Также торговому центру может грозить штраф до 1 млн руб. или приостановление деятельности на срок до 90 суток.</text:p>
      <text:p text:style-name="Text_20_body"><text:line-break/></text:p>
      <text:p text:style-name="Text_20_body">Адрес страницы: <text:a xlink:type="simple" xlink:href="http://khoroshevskiy.mos.ru/presscenter/news/detail/10290987.html" office:name=""><text:span text:style-name="Definition">http://khoroshevskiy.mos.ru/presscenter/news/detail/10290987.html</text:span></text:a></text:p>
      <text:p text:style-name="Text_20_body"><text:a xlink:type="simple" xlink:href="http://khoroshevskiy.mos.ru" office:name=""><text:span text:style-name="Definition">Управа Хорош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2T02:34:59Z</meta:creation-date>
    <dc:date>2024-05-02T02:34:59Z</dc:date>
  </office:meta>
</office:document-meta>
</file>