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создании-информационных-комнат-ик-в-помещениях-управ-районов"/>Информация о создании информационных комнат (ИК) в помещениях управ районов<text:bookmark-end text:name="информация-о-создании-информационных-комнат-ик-в-помещениях-управ-районов"/></text:h>
      <text:p text:style-name="First_20_paragraph">27.03.2015</text:p>
      <text:p text:style-name="Text_20_body">О создании информационных комнат для консультаций граждан<text:line-break/><text:line-break/>В управе Хорошевского района созданы информационные комнаты для консультаций граждан и представителей объединений собственников многоквартирных домов по вопросам, связанным с реализацией Региональной программы капитального ремонта общего имущества в многоквартирных домах на территории города Москвы.<text:line-break/><text:line-break/>Информационная комната для организации консультаций по переходу на спец.счета:<text:line-break/><text:line-break/>Адрес: Хорошевское шоссе, д.84, копр.3, каб.114,<text:line-break/><text:line-break/>телефон 8-499-195-01-40  <text:line-break/><text:line-break/>Режим работы: Понедельник-пятница с 10-00 до 19-00<text:line-break/><text:line-break/>Суббота, воскресенье - выходной<text:line-break/><text:line-break/>Прием ведут:<text:line-break/><text:line-break/>Воронкова Оксана Олеговна, главный специалист отдела ЖКХиБ управы<text:line-break/><text:line-break/>Гордеева Ольга Владимировна, главный специалист отдела ЖКХиБ управы<text:line-break/><text:line-break/>Информационная комната для организации консультаций по переходу на региональный счет:<text:line-break/><text:line-break/>Адрес: Хорошевское шоссе, д.84, копр.3, каб.203, тел. 8-499-195-13-51<text:line-break/><text:line-break/>Режим работы: Понедельник-пятница с 10-00 до 19-00<text:line-break/><text:line-break/>Суббота, воскресенье - выходной<text:line-break/><text:line-break/>Прием ведут:<text:line-break/><text:line-break/>Литвинов Сергей Анатольевич, советник отдела ЖКХиБ управы<text:line-break/><text:line-break/>Колесников Роман Владимирович, ведущий специалист отдела ЖКХиБ управы</text:p>
      <text:p text:style-name="Text_20_body"><text:line-break/></text:p>
      <text:p text:style-name="Text_20_body">Адрес страницы: <text:a xlink:type="simple" xlink:href="http://khoroshevskiy.mos.ru/overhaul/detail/1695698.html" office:name=""><text:span text:style-name="Definition">http://khoroshevskiy.mos.ru/overhaul/detail/1695698.html</text:span></text:a></text:p>
      <text:p text:style-name="Text_20_body"><text:a xlink:type="simple" xlink:href="http://khoroshevskiy.mos.ru" office:name=""><text:span text:style-name="Definition">Управа Хорош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3:12:34Z</meta:creation-date>
    <dc:date>2023-05-19T03:12:34Z</dc:date>
  </office:meta>
</office:document-meta>
</file>