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215-тысяч-окон-заменили-в-подъездах-московских-домов-в-рамках-капитального-ремонта"/>Более 215 тысяч окон заменили в подъездах московских домов в рамках капитального ремонта<text:bookmark-end text:name="более-215-тысяч-окон-заменили-в-подъездах-московских-домов-в-рамках-капитального-ремонта"/></text:h>
      <text:p text:style-name="First_20_paragraph">10.04.2024</text:p>
      <text:p text:style-name="Text_20_body">В подъездах столичных домов установили свыше 215 тысяч современных окон в рамках программы капитального ремонта. Их общая площадь превышает 431 тысячу квадратных метров, рассказали в комплексе городского хозяйства Москвы.</text:p>
      <text:p text:style-name="Text_20_body">При ремонте московских многоэтажек используют двухкамерные стеклопакеты, срок эксплуатации которых составляет более 20 лет. Старые деревянные окна и подоконники демонтируют, на их место устанавливают новые блоки из ПВХ-профилей, а пустоты заполняют монтажной пеной.</text:p>
      <text:p text:style-name="Text_20_body">При этом специалисты устраняют зазоры и неплотные примыкания, которые могут приводить к тепловым потерям. Современные пластиковые окна позволяют поддерживать стабильный микроклимат в зданиях.</text:p>
      <text:p text:style-name="Text_20_body">Московская программа капитального ремонта — один из самых масштабных проектов модернизации жилья в мире. В нее включено более 29 тысяч домов общей площадью свыше 290 миллионов квадратных метров. В них планируют отремонтировать более 420 тысяч инженерных систем и конструктивных элементов, а также заменить свыше 115 тысяч лифт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khoroshevskiy.mos.ru/overhaul/detail/12304631.html" office:name=""><text:span text:style-name="Definition">http://khoroshevskiy.mos.ru/overhaul/detail/12304631.html</text:span></text:a></text:p>
      <text:p text:style-name="Text_20_body"><text:a xlink:type="simple" xlink:href="http://khoroshevskiy.mos.ru" office:name=""><text:span text:style-name="Definition">Управа Хорош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2T14:18:50Z</meta:creation-date>
    <dc:date>2024-04-12T14:18:50Z</dc:date>
  </office:meta>
</office:document-meta>
</file>