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хорошевском-районе-сао-завершился-ремонт-дома-с-двухъярусной-аркадой-1955-года-постройки"/>В Хорошевском районе САО завершился ремонт дома с двухъярусной аркадой 1955 года постройки<text:bookmark-end text:name="в-хорошевском-районе-сао-завершился-ремонт-дома-с-двухъярусной-аркадой-1955-года-постройки"/></text:h>
      <text:p text:style-name="First_20_paragraph">10.04.2024</text:p>
      <text:h text:style-name="Heading_20_1" text:outline-level="1"><text:bookmark-start text:name="пресс-служба-фонда-капитального-ремонта-многоквартирных-домов-москвы-сообщила-что-здание-с-двухъярусной-аркадой-построенное-в-1955-году-обновили-в-хорошевском-районе-столицы."/>Пресс-служба Фонда капитального ремонта многоквартирных домов Москвы сообщила, что здание с двухъярусной аркадой, построенное в 1955 году, обновили в Хорошевском районе столицы.<text:bookmark-end text:name="пресс-служба-фонда-капитального-ремонта-многоквартирных-домов-москвы-сообщила-что-здание-с-двухъярусной-аркадой-построенное-в-1955-году-обновили-в-хорошевском-районе-столицы."/></text:h>
      <text:p text:style-name="First_20_paragraph">«В рамках столичной программы капитального ремонта жилого фонда прошли работы по обновлению фасада д. 2/1 по ул. Викторенко. Этот дом является шедевром советской архитектуры. Он был построен в 1955 году и по плану должен был стать украшением проектируемого 4-го кольца Москвы благодаря двухъярусной аркаде. Однако проект 4-го кольца не был реализован. Тем не менее д. 2/1 по ул. Викторенко до сих пор является архитектурной жемчужиной Северного округа», – говорится в сообщении.</text:p>
      <text:p text:style-name="Text_20_body">Уточняется, что специалисты разработали уникальный проект по обновлению здания. Материалы и технологии подбирали с учетом декора.</text:p>
      <text:p text:style-name="Text_20_body">Восьмиэтажный жилой дом № 2/1 по улице Викторенко был возведен в 1955 по индивидуальному проекту. Его фасады обладают многокомпонентной пластикой. Четыре нижних этажа отделены от верхней части здания тянутым профилированным карнизом. Фасад украшают многочисленные пилястры с капителями. Главным украшением является двухъярусная аркада, которой акцентирован торец дома. По периметру здания расположен венчающий карниз.</text:p>
      <text:p text:style-name="Text_20_body">Интересно, что дом имеет двойную нумерацию по улице Викторенко и улице Острякова. Обе улицы носят имена героев Советского Союза, отдавших свою жизнь за Победу в Великой Отечественной войне: младшего лейтенанта В.И. Викторенко, погибшего в рукопашном бою при защите плацдарма на западном берегу реки Одер и генерала-майора авиации Н. А. Острякова, командовавшего авиацией Черноморского флота и погибшего при обороне Севастополя.</text:p>
      <text:p text:style-name="Text_20_body"><text:line-break/></text:p>
      <text:p text:style-name="Text_20_body">Адрес страницы: <text:a xlink:type="simple" xlink:href="http://khoroshevskiy.mos.ru/overhaul/detail/12304615.html" office:name=""><text:span text:style-name="Definition">http://khoroshevskiy.mos.ru/overhaul/detail/12304615.html</text:span></text:a></text:p>
      <text:p text:style-name="Text_20_body"><text:a xlink:type="simple" xlink:href="http://khoroshevskiy.mos.ru" office:name=""><text:span text:style-name="Definition">Управа Хорош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2T14:18:54Z</meta:creation-date>
    <dc:date>2024-04-12T14:18:54Z</dc:date>
  </office:meta>
</office:document-meta>
</file>